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Segoe UI" svg:font-family="'Segoe UI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 style:list-style-name="L1"/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office:annotation><dc:date>2015-02-24T23:46:29.36</dc:date><text:p>HTML: &lt;NOSCRIPT&gt;</text:p></office:annotation>&lt;</text:p>
      <text:section text:style-name="Sect1" text:name="globalContainer">
        <text:section text:style-name="Sect1" text:name="content">
          <text:section text:style-name="Sect1" text:name="mainContainer">
            <text:section text:style-name="Sect1" text:name="contentCol">
              <text:section text:style-name="Sect1" text:name="contentArea">
                <text:section text:style-name="Sect1" text:name="pagelet_timeline_main_column">
                  <text:section text:style-name="Sect1" text:name="pagelet_main_column_personal">
                    <text:section text:style-name="Sect1" text:name="timeline_tab_content">
                      <text:section text:style-name="Sect1" text:name="pagelet_timeline_recent">
                        <text:section text:style-name="Sect1" text:name="u_jsonp_4_i">
                          <text:section text:style-name="Sect1" text:name="u_jsonp_4_h">
                            <text:section text:style-name="Sect1" text:name="tl_unit_-3386224326857028285">
                              <text:section text:style-name="Sect1" text:name="u_jsonp_4_1o">
                                <text:list xml:id="list43645060" text:style-name="L1">
                                  <text:list-header>
                                    <text:p text:style-name="P1">Nel mese di marzo, dalle h 18 alle 20, in Via Tolentino 19, parte a Milano GRUPPO di AUTO AIUTO diretto da me e dalla D.ssa Lucia Portella psicoterapeuta (<text:a xlink:type="simple" xlink:href="http://www.luciaportella.it/" office:target-frame-name="_blank" xlink:show="new">www.luciaportella.it</text:a>) .<text:line-break/>Obiettivo dei gruppi é fornire a donne e uomini vittime di dipendenza affettiva e/o narcisisti perversi un aiuto concreto per liberarsi e difendersi.<text:line-break/>Per maggiori info e iscrizioni contattare lo 0233600010. Solo 8 posti liberi.</text:p>
                                  </text:list-header>
                                </text:list>
                              </text:section>
                            </text:section>
                          </text:section>
                        </text:section>
                      </text:section>
                    </text:section>
                  </text:section>
                </text:section>
              </text:section>
            </text:section>
          </text:section>
        </text:section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ahoma1" svg:font-family="Tahoma"/>
    <style:font-face style:name="Segoe UI" svg:font-family="'Segoe UI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09-04-16T11:32:02.64</meta:creation-date>
    <meta:editing-duration>PT2M58S</meta:editing-duration>
    <meta:editing-cycles>3</meta:editing-cycles>
    <meta:generator>OpenOffice.org/3.3$Win32 OpenOffice.org_project/330m20$Build-9567</meta:generator>
    <dc:date>2015-02-24T23:48:38.06</dc:date>
    <meta:document-statistic meta:table-count="0" meta:image-count="0" meta:object-count="0" meta:page-count="1" meta:paragraph-count="2" meta:word-count="67" meta:character-count="408"/>
    <meta:user-defined meta:name="Info 1"/>
    <meta:user-defined meta:name="Info 2"/>
    <meta:user-defined meta:name="Info 3"/>
    <meta:user-defined meta:name="Info 4"/>
  </office:meta>
</office:document-meta>
</file>